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2" svg:font-family="OpenSymbol" style:font-charset="x-symbol"/>
    <style:font-face style:name="Symbol1" svg:font-family="Symbol" style:font-charset="x-symbol"/>
    <style:font-face style:name="Wingdings 2" svg:font-family="'Wingdings 2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OpenSymbol1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OpenSymbol" svg:font-family="OpenSymbol, 'Arial Unicode M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4pt" fo:font-weight="bold" officeooo:rsid="0023ead9" officeooo:paragraph-rsid="0023ead9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justify" style:justify-single-word="false"/>
      <style:text-properties fo:font-size="10.5pt" fo:font-weight="bold" style:font-size-asian="10.5pt" style:font-weight-asian="bold" style:font-size-complex="10.5pt" style:font-weight-complex="bold"/>
    </style:style>
    <style:style style:name="P11" style:family="paragraph" style:parent-style-name="Standard">
      <style:paragraph-properties fo:text-align="justify" style:justify-single-word="false"/>
      <style:text-properties fo:font-size="12pt" fo:font-weight="normal" officeooo:rsid="0023ead9" officeooo:paragraph-rsid="0023ead9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1.249cm" fo:margin-right="0cm" fo:text-align="justify" style:justify-single-word="false" fo:text-indent="-1.249cm" style:auto-text-indent="false"/>
    </style:style>
    <style:style style:name="P13" style:family="paragraph" style:parent-style-name="Standard">
      <style:paragraph-properties fo:margin-left="1.249cm" fo:margin-right="0cm" fo:text-align="justify" style:justify-single-word="false" fo:text-indent="-1.249cm" style:auto-text-indent="false"/>
      <style:text-properties fo:background-color="transparent"/>
    </style:style>
    <style:style style:name="P14" style:family="paragraph" style:parent-style-name="Standard">
      <style:paragraph-properties fo:margin-left="1.251cm" fo:margin-right="0cm" fo:text-align="justify" style:justify-single-word="false" fo:text-indent="0cm" style:auto-text-indent="false"/>
    </style:style>
    <style:style style:name="P15" style:family="paragraph" style:parent-style-name="Standard">
      <style:paragraph-properties fo:margin-left="0.042cm" fo:margin-right="0cm" fo:text-align="justify" style:justify-single-word="false" fo:text-indent="0cm" style:auto-text-indent="false"/>
    </style:style>
    <style:style style:name="P16" style:family="paragraph" style:parent-style-name="Standard">
      <style:paragraph-properties fo:margin-left="0.042cm" fo:margin-right="0cm" fo:text-align="justify" style:justify-single-word="false" fo:text-indent="0cm" style:auto-text-indent="false"/>
      <style:text-properties officeooo:paragraph-rsid="001fe535"/>
    </style:style>
    <style:style style:name="P17" style:family="paragraph" style:parent-style-name="Standard">
      <style:paragraph-properties fo:margin-left="0.042cm" fo:margin-right="0cm" fo:text-align="justify" style:justify-single-word="false" fo:text-indent="0cm" style:auto-text-indent="false"/>
      <style:text-properties fo:font-weight="normal" officeooo:paragraph-rsid="001fe535" style:font-weight-asian="normal" style:font-weight-complex="normal"/>
    </style:style>
    <style:style style:name="P18" style:family="paragraph" style:parent-style-name="Standard">
      <style:paragraph-properties fo:margin-left="0.048cm" fo:margin-right="0cm" fo:text-indent="-0.025cm" style:auto-text-indent="false"/>
    </style:style>
    <style:style style:name="P19" style:family="paragraph" style:parent-style-name="Standard">
      <style:paragraph-properties fo:margin-left="0.025cm" fo:margin-right="0cm" fo:text-align="justify" style:justify-single-word="false" fo:text-indent="0.674cm" style:auto-text-indent="false"/>
    </style:style>
    <style:style style:name="P20" style:family="paragraph" style:parent-style-name="Standard">
      <style:paragraph-properties fo:margin-left="0cm" fo:margin-right="0cm" fo:text-align="justify" style:justify-single-word="false" fo:text-indent="0.635cm" style:auto-text-indent="false"/>
    </style:style>
    <style:style style:name="P21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22" style:family="paragraph" style:parent-style-name="Standard">
      <style:paragraph-properties fo:margin-left="1.249cm" fo:margin-right="0cm" fo:text-align="justify" style:justify-single-word="false" fo:text-indent="0.002cm" style:auto-text-indent="false"/>
      <style:text-properties fo:background-color="transparent"/>
    </style:style>
    <style:style style:name="P23" style:family="paragraph" style:parent-style-name="Standard">
      <style:paragraph-properties fo:margin-left="0.026cm" fo:margin-right="0cm" fo:text-align="justify" style:justify-single-word="false" fo:text-indent="-0.106cm" style:auto-text-indent="false"/>
    </style:style>
    <style:style style:name="P24" style:family="paragraph" style:parent-style-name="Standard">
      <style:paragraph-properties fo:margin-left="0cm" fo:margin-right="0cm" fo:text-align="justify" style:justify-single-word="false" fo:text-indent="0.026cm" style:auto-text-indent="false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026cm" fo:margin-right="0cm" fo:text-align="justify" style:justify-single-word="false" fo:text-indent="-0.053cm" style:auto-text-indent="false"/>
    </style:style>
    <style:style style:name="P26" style:family="paragraph" style:parent-style-name="Standard">
      <style:paragraph-properties fo:margin-left="0.026cm" fo:margin-right="0cm" fo:text-align="justify" style:justify-single-word="false" fo:text-indent="-0.026cm" style:auto-text-indent="false"/>
    </style:style>
    <style:style style:name="P27" style:family="paragraph" style:parent-style-name="Standard">
      <style:paragraph-properties fo:margin-left="0.026cm" fo:margin-right="0cm" fo:text-align="justify" style:justify-single-word="false" fo:text-indent="0cm" style:auto-text-indent="false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rsid="00253d65" officeooo:paragraph-rsid="00253d65"/>
    </style:style>
    <style:style style:name="P29" style:family="paragraph" style:parent-style-name="Standard" style:master-page-name="Standard">
      <style:paragraph-properties fo:text-align="center" style:justify-single-word="false" style:page-number="auto"/>
      <style:text-properties fo:font-size="16pt" fo:font-weight="bold" style:font-size-asian="16pt" style:font-weight-asian="bold" style:font-size-complex="16pt"/>
    </style:style>
    <style:style style:name="P30" style:family="paragraph" style:parent-style-name="Standard" style:list-style-name="WW8Num3">
      <style:paragraph-properties fo:text-align="justify" style:justify-single-word="false"/>
      <style:text-properties officeooo:paragraph-rsid="00235dec" fo:background-color="transparent"/>
    </style:style>
    <style:style style:name="P31" style:family="paragraph" style:parent-style-name="Standard" style:list-style-name="WW8Num3">
      <style:paragraph-properties fo:text-align="justify" style:justify-single-word="false"/>
    </style:style>
    <style:style style:name="P32" style:family="paragraph" style:parent-style-name="Standard" style:list-style-name="WW8Num3">
      <style:paragraph-properties fo:text-align="justify" style:justify-single-word="false"/>
      <style:text-properties officeooo:paragraph-rsid="0021be2c"/>
    </style:style>
    <style:style style:name="P33" style:family="paragraph" style:parent-style-name="Standard" style:list-style-name="WW8Num8">
      <style:paragraph-properties fo:text-align="justify" style:justify-single-word="false"/>
    </style:style>
    <style:style style:name="P34" style:family="paragraph" style:parent-style-name="Standard" style:list-style-name="WW8Num2">
      <style:paragraph-properties fo:text-align="justify" style:justify-single-word="false"/>
    </style:style>
    <style:style style:name="P35" style:family="paragraph" style:parent-style-name="Standard" style:list-style-name="L1">
      <style:paragraph-properties fo:text-align="justify" style:justify-single-word="false"/>
      <style:text-properties fo:font-size="12pt" fo:font-weight="normal" officeooo:rsid="0023ead9" officeooo:paragraph-rsid="0023ead9" style:font-size-asian="12pt" style:font-weight-asian="normal" style:font-size-complex="12pt" style:font-weight-complex="normal"/>
    </style:style>
    <style:style style:name="P36" style:family="paragraph" style:parent-style-name="Standard" style:list-style-name="WW8Num7">
      <style:paragraph-properties fo:margin-left="1.249cm" fo:margin-right="0cm" fo:text-align="justify" style:justify-single-word="false" fo:text-indent="-1.249cm" style:auto-text-indent="false"/>
    </style:style>
    <style:style style:name="P37" style:family="paragraph" style:parent-style-name="Standard" style:list-style-name="WW8Num3">
      <style:paragraph-properties fo:margin-left="1.249cm" fo:margin-right="0cm" fo:text-align="justify" style:justify-single-word="false" fo:text-indent="-1.249cm" style:auto-text-indent="false"/>
    </style:style>
    <style:style style:name="P38" style:family="paragraph" style:parent-style-name="Standard" style:list-style-name="WW8Num3">
      <style:paragraph-properties fo:margin-left="1.249cm" fo:margin-right="0cm" fo:text-align="justify" style:justify-single-word="false" fo:text-indent="-1.249cm" style:auto-text-indent="false"/>
      <style:text-properties officeooo:paragraph-rsid="001fe535"/>
    </style:style>
    <style:style style:name="P39" style:family="paragraph" style:parent-style-name="Standard" style:list-style-name="WW8Num5">
      <style:paragraph-properties fo:margin-left="1.249cm" fo:margin-right="0cm" fo:text-align="justify" style:justify-single-word="false" fo:text-indent="-1.249cm" style:auto-text-indent="false"/>
    </style:style>
    <style:style style:name="P40" style:family="paragraph" style:parent-style-name="Standard" style:list-style-name="WW8Num7">
      <style:paragraph-properties fo:margin-left="1.249cm" fo:margin-right="0cm" fo:text-align="justify" style:justify-single-word="false" fo:text-indent="-1.249cm" style:auto-text-indent="false"/>
      <style:text-properties fo:background-color="transparent"/>
    </style:style>
    <style:style style:name="P41" style:family="paragraph" style:parent-style-name="Standard" style:list-style-name="WW8Num7">
      <style:paragraph-properties fo:margin-left="1.217cm" fo:margin-right="0cm" fo:text-align="justify" style:justify-single-word="false" fo:text-indent="-1.27cm" style:auto-text-indent="false"/>
    </style:style>
    <style:style style:name="P42" style:family="paragraph" style:parent-style-name="Standard" style:list-style-name="WW8Num1">
      <style:paragraph-properties fo:margin-left="2cm" fo:margin-right="0cm" fo:text-align="justify" style:justify-single-word="false" fo:text-indent="-2cm" style:auto-text-indent="false"/>
    </style:style>
    <style:style style:name="P43" style:family="paragraph" style:parent-style-name="Standard" style:list-style-name="WW8Num1">
      <style:paragraph-properties fo:margin-left="1.501cm" fo:margin-right="0cm" fo:text-align="justify" style:justify-single-word="false" fo:text-indent="-1.501cm" style:auto-text-indent="false">
        <style:tab-stops>
          <style:tab-stop style:position="6.004cm"/>
        </style:tab-stops>
      </style:paragraph-properties>
    </style:style>
    <style:style style:name="P44" style:family="paragraph" style:parent-style-name="Standard" style:list-style-name="WW8Num6">
      <style:paragraph-properties fo:margin-left="0cm" fo:margin-right="0cm" fo:text-align="justify" style:justify-single-word="false" fo:text-indent="0.635cm" style:auto-text-indent="false"/>
    </style:style>
    <style:style style:name="P45" style:family="paragraph" style:parent-style-name="Standard" style:list-style-name="WW8Num6">
      <style:paragraph-properties fo:margin-left="0cm" fo:margin-right="0cm" fo:text-align="justify" style:justify-single-word="false" fo:text-indent="0.635cm" style:auto-text-indent="false"/>
      <style:text-properties officeooo:rsid="00242e2d" officeooo:paragraph-rsid="00242e2d"/>
    </style:style>
    <style:style style:name="P46" style:family="paragraph" style:parent-style-name="Standard" style:list-style-name="WW8Num4">
      <style:paragraph-properties fo:margin-left="0.026cm" fo:margin-right="0cm" fo:text-align="justify" style:justify-single-word="false" fo:text-indent="0cm" style:auto-text-indent="fals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style:font-name-asian="Times New Roman" style:font-size-asian="14pt" style:font-weight-asian="bold" style:font-size-complex="14pt" style:font-weight-complex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2a230f" style:font-weight-asian="bold"/>
    </style:style>
    <style:style style:name="T7" style:family="text">
      <style:text-properties style:font-name-asian="Times New Roman"/>
    </style:style>
    <style:style style:name="T8" style:family="text">
      <style:text-properties officeooo:rsid="001fe535" style:font-name-asian="Times New Roman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style:text-underline-style="none" style:font-name-asian="Times New Roman"/>
    </style:style>
    <style:style style:name="T11" style:family="text">
      <style:text-properties fo:language="es" fo:country="DO"/>
    </style:style>
    <style:style style:name="T12" style:family="text">
      <style:text-properties fo:language="es" fo:country="DO" fo:font-style="italic" fo:font-weight="bold" style:font-style-asian="italic" style:font-weight-asian="bold" style:font-style-complex="italic"/>
    </style:style>
    <style:style style:name="T13" style:family="text">
      <style:text-properties fo:language="es" fo:country="DO" style:font-style-complex="italic"/>
    </style:style>
    <style:style style:name="T14" style:family="text">
      <style:text-properties fo:language="es" fo:country="DO" officeooo:rsid="001fe535"/>
    </style:style>
    <style:style style:name="T15" style:family="text">
      <style:text-properties style:font-style-complex="italic"/>
    </style:style>
    <style:style style:name="T16" style:family="text">
      <style:text-properties officeooo:rsid="00235dec" style:font-style-complex="italic"/>
    </style:style>
    <style:style style:name="T17" style:family="text">
      <style:text-properties fo:color="#000000" fo:background-color="transparent"/>
    </style:style>
    <style:style style:name="T18" style:family="text">
      <style:text-properties fo:color="#000000" officeooo:rsid="00235dec" fo:background-color="transparent"/>
    </style:style>
    <style:style style:name="T19" style:family="text">
      <style:text-properties fo:background-color="transparent"/>
    </style:style>
    <style:style style:name="T20" style:family="text">
      <style:text-properties fo:font-size="15pt" fo:font-weight="bold" style:font-size-asian="15pt" style:font-weight-asian="bold" style:font-size-complex="15pt" style:font-weight-complex="bold"/>
    </style:style>
    <style:style style:name="T21" style:family="text">
      <style:text-properties style:use-window-font-color="true" fo:font-size="14pt" style:text-underline-style="none" fo:font-weight="bold" style:font-size-asian="14pt" style:font-weight-asian="bold" style:font-size-complex="14pt" style:font-weight-complex="bold"/>
    </style:style>
    <style:style style:name="T22" style:family="text">
      <style:text-properties style:use-window-font-color="true" fo:font-size="14pt" style:text-underline-style="none" fo:font-weight="bold" officeooo:rsid="001fe535" style:font-size-asian="14pt" style:font-weight-asian="bold" style:font-size-complex="14pt" style:font-weight-complex="bold"/>
    </style:style>
    <style:style style:name="T23" style:family="text">
      <style:text-properties style:use-window-font-color="true" fo:font-size="18pt" style:text-underline-style="none" fo:font-weight="bold" style:font-size-asian="18pt" style:font-weight-asian="bold" style:font-size-complex="18pt" style:font-weight-complex="bold"/>
    </style:style>
    <style:style style:name="T24" style:family="text">
      <style:text-properties style:use-window-font-color="true" fo:font-size="18pt" style:text-underline-style="none" fo:font-weight="bold" officeooo:rsid="001fe535" style:font-size-asian="18pt" style:font-weight-asian="bold" style:font-size-complex="18pt" style:font-weight-complex="bold"/>
    </style:style>
    <style:style style:name="T25" style:family="text">
      <style:text-properties officeooo:rsid="001fe535"/>
    </style:style>
    <style:style style:name="T26" style:family="text">
      <style:text-properties officeooo:rsid="0021be2c"/>
    </style:style>
    <style:style style:name="T27" style:family="text">
      <style:text-properties officeooo:rsid="00235dec"/>
    </style:style>
    <style:style style:name="T28" style:family="text">
      <style:text-properties officeooo:rsid="0023ead9"/>
    </style:style>
    <style:style style:name="T29" style:family="text">
      <style:text-properties officeooo:rsid="0028b33b"/>
    </style:style>
    <style:style style:name="T30" style:family="text">
      <style:text-properties officeooo:rsid="002a230f"/>
    </style:style>
    <style:style style:name="T31" style:family="text">
      <style:text-properties officeooo:rsid="0031bc4f"/>
    </style:style>
    <style:style style:name="T32" style:family="text">
      <style:text-properties officeooo:rsid="0033514a"/>
    </style:style>
    <style:style style:name="T33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REGULAMIN</text:p>
      <text:p text:style-name="P3">Rm.4040.1.<text:span text:style-name="T25">1.</text:span>201<text:span text:style-name="T25">5</text:span></text:p>
      <text:p text:style-name="P5">V<text:span text:style-name="T30">I</text:span> Legionowskie Fish &amp; Grill</text:p>
      <text:p text:style-name="P2"><text:span text:style-name="T3"><text:s/></text:span><text:span text:style-name="T2">§ 1 Sprawy ogólne</text:span></text:p>
      <text:p text:style-name="P3"/>
      <text:list xml:id="list8382167527666568598" text:style-name="WW8Num7">
        <text:list-item>
          <text:p text:style-name="P36">Organizatorami <text:span text:style-name="T4">„V</text:span><text:span text:style-name="T6">I</text:span><text:span text:style-name="T4"> Legionowskiego Fish&amp;Grill”,</text:span> dalej zwanego <text:span text:style-name="T4">konkursem</text:span>, są Urząd Miasta Legionowo i firma Stalgast pod patronatem Marszałka Województwa Mazowieckiego.</text:p>
        </text:list-item>
        <text:list-item>
          <text:p text:style-name="P36">Konkurs Kulinarny „Fish&amp;Grill” organizowany jest przy wsparciu i pomocy merytorycznej Stowarzyszenia Kucharzy Polskich oraz Euro Toques Polska</text:p>
        </text:list-item>
        <text:list-item>
          <text:p text:style-name="P40">Głównym sponsorem <text:span text:style-name="T27">ryb</text:span> jest hurtownia <text:span text:style-name="T27">FALKO.</text:span></text:p>
        </text:list-item>
        <text:list-item>
          <text:p text:style-name="P36">Celem głównym konkursu jest kultywowanie, propagowanie i pogłębianie wiedzy o grillowaniu z wykorzystaniem ryb oraz promocja wypoczynku i relaksu na świeżym powietrzu. </text:p>
        </text:list-item>
        <text:list-item>
          <text:p text:style-name="P36">Uczestnicy konkursu powinni wykazać się znajomością oryginalnych dań oraz dań opartych na tradycyjnym smaku w nowoczesnej aranżacji.</text:p>
        </text:list-item>
        <text:list-item>
          <text:p text:style-name="P36">Konkurs <text:span text:style-name="T25">skierowany jest do </text:span>amator<text:span text:style-name="T25">ów</text:span> z terenu aglomeracji warszawskiej (osoby nie pracujące w branży kulinarnej);</text:p>
        </text:list-item>
        <text:list-item>
          <text:p text:style-name="P41">Konkurs odbędzie się 2<text:span text:style-name="T25">4 maja</text:span> 201<text:span text:style-name="T25">5</text:span> r. Miejscem konkursu jest teren <text:span text:style-name="T25">Areny Legionowo </text:span>w Legionowie przy ul. <text:span text:style-name="T25">Bolesława Chrobrego 50B,</text:span> w godzinach 15.00 – 18.30.</text:p>
        </text:list-item>
        <text:list-item>
          <text:p text:style-name="P41">Nad prawidłowością przebiegu konkursu będzie czuwało jury powołane przez organizatorów w składzie:</text:p>
        </text:list-item>
      </text:list>
      <text:p text:style-name="P14">Przewodniczący jury – Carlos Gonzalez – Tejera</text:p>
      <text:p text:style-name="P6"><text:tab/>Komisja techniczna (do 3 osób)</text:p>
      <text:p text:style-name="P6"><text:tab/>Komisja degustacyjna (5 – 10 osób).</text:p>
      <text:p text:style-name="P6"/>
      <text:p text:style-name="P7">§ 2 Zasady uczestnictwa</text:p>
      <text:p text:style-name="P4"/>
      <text:list xml:id="list2812758222363975300" text:style-name="WW8Num3">
        <text:list-item>
          <text:p text:style-name="P37">W Konkursie może uczestniczyć max. 12 uprzednio zgłoszonych ekip w składzie <text:span text:style-name="T25">max. trzyosobowym.</text:span></text:p>
        </text:list-item>
        <text:list-item>
          <text:p text:style-name="P38">O dopuszczeniu do udziału w konkursie decyduje kolejność zgłoszeń. Uczestnikami konkursu będą amatorzy z terenu aglomeracji warszawskiej ( max. <text:span text:style-name="T25">12</text:span> drużyn),</text:p>
        </text:list-item>
        <text:list-item>
          <text:p text:style-name="P38"><text:span text:style-name="T25">Z</text:span>głoszenie musi zawierać: </text:p>
        </text:list-item>
      </text:list>
      <text:p text:style-name="P12">- nazwę potrawy, </text:p>
      <text:p text:style-name="P12">- opis wykonania dań,</text:p>
      <text:p text:style-name="P12">- informacje o źródłowym pochodzeniu receptur, </text:p>
      <text:p text:style-name="P12">- wyszczególnione składniki z proporcjami podanymi na 6 porcji,</text:p>
      <text:p text:style-name="P17">oraz: </text:p>
      <text:p text:style-name="P16">imiona i nazwiska uczestników konkursu (zgłoszenie do konkursu jest równoznaczne wyrażeniem zgody na wykorzystywanie receptury i opisu wykonania przez Organizatora </text:p>
      <text:p text:style-name="P15">w broszurce oraz na wszelkich możliwych nośnikach reklamy).</text:p>
      <text:list xml:id="list124647289153503" text:continue-numbering="true" text:style-name="WW8Num3">
        <text:list-item>
          <text:p text:style-name="P30">Organizator konkursu zabezpieczy produkty obowiązkowe tj. <text:span text:style-name="T26">rybę</text:span> (filet ze skórą) – <text:line-break/>ok. <text:span text:style-name="T27">20 </text:span>kg</text:p>
        </text:list-item>
        <text:list-item>
          <text:p text:style-name="P31">Zwycięzcy otrzymają nagrody ufundowane przez sponsorów oraz organizatorów. </text:p>
        </text:list-item>
        <text:list-item>
          <text:p text:style-name="P32">Zgłoszenia drużyn należy przysyłać na e-mail: <text:a xlink:type="simple" xlink:href="mailto:kinga.bak@um.legionowo.pl" text:style-name="Internet_20_link"><text:span text:style-name="Internet_20_link">kinga.ba</text:span></text:a><text:a xlink:type="simple" xlink:href="mailto:kinga.bak@um.legionowo.pl" text:style-name="Internet_20_link"><text:span text:style-name="Internet_20_link"><text:span text:style-name="T25">ran</text:span></text:span></text:a><text:a xlink:type="simple" xlink:href="mailto:kinga.bak@um.legionowo.pl" text:style-name="Internet_20_link"><text:span text:style-name="Internet_20_link">@um.legionowo.pl</text:span></text:a> do <text:span text:style-name="T32">15</text:span></text:p>
          <text:p text:style-name="P32"><text:span text:style-name="T25"><text:s text:c="12"/>maja br.</text:span><text:span text:style-name="T8"> </text:span>201<text:span text:style-name="T25">5</text:span> r. Zgłoszenia do konkursu po wskazanym wyżej terminie nie zostaną </text:p>
          <text:p text:style-name="P32"><text:s text:c="12"/>rozpatrzone.</text:p>
        </text:list-item>
        <text:list-item>
          <text:p text:style-name="P31">W sprawach merytorycznych i technicznych prosimy o kontakt: <text:s text:c="3"/></text:p>
        </text:list-item>
      </text:list>
      <text:p text:style-name="P6"><text:span text:style-name="Internet_20_link"><text:span text:style-name="T10"><text:s text:c="12"/></text:span></text:span><text:a xlink:type="simple" xlink:href="mailto:kinga.bak@um.legionowo.pl" text:style-name="Internet_20_link"><text:span text:style-name="Internet_20_link"><text:span text:style-name="T11">kinga.ba</text:span></text:span></text:a><text:a xlink:type="simple" xlink:href="mailto:kinga.bak@um.legionowo.pl" text:style-name="Internet_20_link"><text:span text:style-name="Internet_20_link"><text:span text:style-name="T14">ran</text:span></text:span></text:a><text:a xlink:type="simple" xlink:href="mailto:kinga.bak@um.legionowo.pl" text:style-name="Internet_20_link"><text:span text:style-name="Internet_20_link"><text:span text:style-name="T11">@um.legionowo.pl</text:span></text:span></text:a><text:span text:style-name="T12">, </text:span><text:span text:style-name="T13">tel. </text:span><text:span text:style-name="T15">+48 22 766 40 </text:span><text:span text:style-name="T16">77</text:span><text:span text:style-name="T15">.</text:span></text:p>
      <text:p text:style-name="Standard"/>
      <text:p text:style-name="P7">§ 3 Zasady Konkursu</text:p>
      <text:p text:style-name="P7"/>
      <text:p text:style-name="P18"><text:span text:style-name="T5">1.</text:span> <text:s text:c="5"/>Przedmiotem konkursu jest wykonanie dania głównego <text:span text:style-name="T26">z ryby</text:span></text:p>
      <text:p text:style-name="Standard"><text:span text:style-name="T5">2. <text:s text:c="3"/></text:span><text:span text:style-name="T9"><text:s text:c="2"/>W</text:span> przypadku grillowania ryb w całości, ekipy są zobowiązane do pozbawienia ich ości przed <text:soft-page-break/>podaniem.</text:p>
      <text:p text:style-name="Standard"><text:span text:style-name="T4">3.<text:tab/></text:span>Organizator zapewnia:</text:p>
      <text:p text:style-name="P19"><text:span text:style-name="T4">a)</text:span> grill gazowy </text:p>
      <text:p text:style-name="P20"><text:span text:style-name="T4">b)</text:span> ry<text:span text:style-name="T19">ba</text:span><text:span text:style-name="T17"> filet </text:span><text:span text:style-name="T18">sum</text:span></text:p>
      <text:p text:style-name="P21"><text:span text:style-name="T5">c)</text:span> miejsce pod namiotem wyposażone w stolik</text:p>
      <text:p text:style-name="P12"><text:span text:style-name="T4">4. </text:span><text:tab/>Wszystkie pozostałe produkty i sprzęty potrzebne do przygotowania dań konkursowych, porcelanę do prezentacji potraw, warzywa, przyprawy, drobny sprzęt kuchenny (garnki, patelnie – przystosowane do kuchenek indukcyjnych), kuchenki indukcyjne itp. każda z ekip przywozi ze sobą.</text:p>
      <text:p text:style-name="P6"><text:span text:style-name="T4">5. </text:span><text:tab/>Ekipy startują w dowolnym ubraniu kucharskim (bluza, zapaska, czapka dowolna).</text:p>
      <text:p text:style-name="P12"><text:span text:style-name="T4">6</text:span>.<text:span text:style-name="T4"> </text:span><text:s/><text:tab/>Na przygotowanie potraw uczestnicy mają 60 minut. Dopuszcza się wcześniejsze przygotowanie (marynowanie) produktów, to jest: warzyw i ryb, ale nie wcześniej niż 40 minut przed rozpoczęciem konkursu.</text:p>
      <text:p text:style-name="P13"><text:span text:style-name="T4">7. <text:s/><text:tab/></text:span>Każda ze startujących ekip przygotowuje<text:span text:style-name="T4">: </text:span></text:p>
      <text:p text:style-name="P22"><text:span text:style-name="T26">a) </text:span>1 talerz dania konkursowego do ekspozycji i oceny przez jury degustacyjne<text:span text:style-name="T9"> (1 porcja); </text:span><text:tab/><text:span text:style-name="T26">b) 1</text:span> talerz dania konkursowego dla jury degustacyjnego <text:span text:style-name="T26">(10 porcji);</text:span></text:p>
      <text:p text:style-name="P22"><text:span text:style-name="T26">c) </text:span>1 półmisek dania konkursowego do degustacji dla publiczności (minimalnie <text:span text:style-name="T26">15</text:span><text:span text:style-name="T9"> porcji).</text:span></text:p>
      <text:list xml:id="list7960322167404664919" text:style-name="WW8Num5">
        <text:list-item>
          <text:p text:style-name="P39">Jury techniczne będzie kontaktowało się w trakcie oceny dań konkursowych z jury degustacyjnym.</text:p>
        </text:list-item>
        <text:list-item>
          <text:p text:style-name="P39">Zabrania się:</text:p>
        </text:list-item>
      </text:list>
      <text:p text:style-name="P12">- stosowania sztucznych dekoracji</text:p>
      <text:p text:style-name="P12">- przygotowania wcześniej dekoracji i dodatków (wszelkie elementy dekoracyjne powinny być </text:p>
      <text:p text:style-name="P12">- wykonane podczas konkursu w regulaminowym czasie konkursowym)</text:p>
      <text:p text:style-name="P12">- stosowania gotowych sosów</text:p>
      <text:p text:style-name="P12">- stosowania gotowych farszów</text:p>
      <text:p text:style-name="P12">- stosowania wcześniej uformowanego lub „wyporcjonowanego” mięsa</text:p>
      <text:list xml:id="list124647299181124" text:continue-numbering="true" text:style-name="WW8Num5">
        <text:list-item>
          <text:p text:style-name="P39">Dopuszcza się:</text:p>
        </text:list-item>
      </text:list>
      <text:p text:style-name="P6">- używania dodatkowych źródeł energii cieplnej (np.: frytkownica, dodatkowe kuchenki</text:p>
      <text:p text:style-name="P23">indukcyjne, sous vide, thermomix, schładzarka itp.)</text:p>
      <text:p text:style-name="P12">- zastosowanie przygotowanych w następujący sposób produktów:</text:p>
      <text:list xml:id="list5490096293833585523" text:style-name="WW8Num8">
        <text:list-item>
          <text:p text:style-name="P33">warzywa i owoce – umyte, obrane, nie krojone</text:p>
        </text:list-item>
        <text:list-item>
          <text:p text:style-name="P33">grzyby - umyte, blanszowane, nie krojone</text:p>
        </text:list-item>
        <text:list-item>
          <text:p text:style-name="P33">ziemniaki / cebula - obrane, nie krojone</text:p>
        </text:list-item>
        <text:list-item>
          <text:p text:style-name="P33">mięso – odkostnione, obrane z błon, nie zamarynowane</text:p>
        </text:list-item>
        <text:list-item>
          <text:p text:style-name="P33">ciasto podstawowe – neutralny smak.</text:p>
          <text:p text:style-name="P33"/>
        </text:list-item>
      </text:list>
      <text:p text:style-name="P9">§ 4 Nagroda publiczności</text:p>
      <text:p text:style-name="P9"/>
      <text:p text:style-name="P11">1. Każda ekipa ma możliwość zdobycia nagrody publiczności.</text:p>
      <text:p text:style-name="P11">2. Ocenie podlegać będzie, <text:span text:style-name="T29">(punkty przyznawane będą przez mieszkańców- uczestników imprezy):</text:span></text:p>
      <text:list xml:id="list4650419743552441654" text:style-name="L1">
        <text:list-item>
          <text:p text:style-name="P35">oryginalna nazwa zespołu <text:span text:style-name="T5">(maksymalnie 5 pkt.)</text:span></text:p>
        </text:list-item>
        <text:list-item>
          <text:p text:style-name="P35">smak ryby<text:span text:style-name="T5"> (maksymalnie 5 pkt.)</text:span></text:p>
        </text:list-item>
        <text:list-item>
          <text:p text:style-name="P35">prezentacja zespołu podczas grillowania (ubiór, element wyróżniający ekipę itd.) <text:span text:style-name="T5">(maksymalnie 5 pkt.)</text:span></text:p>
        </text:list-item>
      </text:list>
      <text:p text:style-name="P28">3. <text:span text:style-name="T29">Po zliczeniu punktów przez Komisję </text:span>ekip<text:span text:style-name="T29">a</text:span>, która z<text:span text:style-name="T29">bierze największą liczbę głosów otrzyma nagrodę publiczności.</text:span></text:p>
      <text:p text:style-name="P28"/>
      <text:p text:style-name="P7">§ <text:span text:style-name="T28">5</text:span> Sposób punktacji jury technicznego i jury degustacyjnego</text:p>
      <text:p text:style-name="P8"/>
      <text:list xml:id="list3198393146805930901" text:style-name="WW8Num1">
        <text:list-item>
          <text:p text:style-name="P42">Nad prawidłowością punktacji czuwać będzie JURY KONKURSU</text:p>
        </text:list-item>
        <text:list-item>
          <text:p text:style-name="P43">Dania konkursowe będą oceniane przez dwa składy jury:</text:p>
        </text:list-item>
      </text:list>
      <text:list xml:id="list2686263027064943124" text:style-name="WW8Num2">
        <text:list-item>
          <text:p text:style-name="P34"><text:span text:style-name="T5">Jury techniczne - </text:span>ocenia:</text:p>
        </text:list-item>
      </text:list>
      <text:p text:style-name="P20">- przygotowanie stanowiska pracy – maks. 5 punktów</text:p>
      <text:p text:style-name="P20">- zużyty surowiec – maks. 5 punktów</text:p>
      <text:p text:style-name="P20">- czystość pracy – maks. 5 punktów</text:p>
      <text:p text:style-name="P20"><text:soft-page-break/>- profesjonalizm pracy – maks. 10 punktów</text:p>
      <text:list xml:id="list8442747951081885314" text:style-name="WW8Num6">
        <text:list-header>
          <text:p text:style-name="P44"><text:s text:c="6"/>- wygląd stanowiska po pracy – maks. 5 punktów</text:p>
          <text:p text:style-name="P45">3. Komisja zliczy punkty i wybierze</text:p>
        </text:list-header>
      </text:list>
      <text:p text:style-name="P24">Każdy członek jury technicznego może przyznać maksymalnie 30 punktów.</text:p>
      <text:list xml:id="list124647305163035" text:continue-list="list2686263027064943124" text:style-name="WW8Num2">
        <text:list-item>
          <text:p text:style-name="P34"><text:span text:style-name="T5">Jury degustacyjne</text:span>– minimum pięcioosobowe, ocenia:</text:p>
        </text:list-item>
      </text:list>
      <text:p text:style-name="P20">- wygląd i aranżację – maks. 15 punktów</text:p>
      <text:p text:style-name="P20">- dobór składników – maks. 15 punktów</text:p>
      <text:p text:style-name="P20">- smak – maks. 40 punktów</text:p>
      <text:p text:style-name="P20"/>
      <text:p text:style-name="P4">Każdy członek jury degustacyjnego może przyznać maksymalnie <text:span text:style-name="T31">70</text:span> punktów.</text:p>
      <text:p text:style-name="P10"/>
      <text:p text:style-name="P10">Przekroczenie czasu przeznaczonego na przygotowanie dań Konkursowych karane będzie punktami ujemnymi 1 minuta = (-) 1 punkt.</text:p>
      <text:p text:style-name="P10">Po 15 minutach przekroczenia czasu Konkursowego praca ekipy kucharskiej zostanie zatrzymana i danie zostanie poddane ocenie jury.</text:p>
      <text:p text:style-name="P4"/>
      <text:p text:style-name="P7">§ <text:span text:style-name="T28">6</text:span> Postanowienia organizacyjne</text:p>
      <text:p text:style-name="Standard"/>
      <text:p text:style-name="P25"><text:span text:style-name="T5">1.<text:tab/></text:span>Ilość ekip startujących – maksymalnie 12.</text:p>
      <text:p text:style-name="P26"><text:span text:style-name="T5">2</text:span>.<text:tab/>Jury przyzna: I, II, i III miejsce na podstawie łącznej ilości punktów w każdej kategorii.</text:p>
      <text:list xml:id="list5153276354330448798" text:style-name="WW8Num4">
        <text:list-item>
          <text:p text:style-name="P46">Każda ekipa uczestnicząca w konkursie otrzyma pamiątkowy certyfikat „Mistrza </text:p>
        </text:list-item>
      </text:list>
      <text:p text:style-name="P27"><text:span text:style-name="T7"><text:s text:c="11"/></text:span>Grillowania” oraz drobne upominki od sponsorów.</text:p>
      <text:list xml:id="list124647308156208" text:continue-numbering="true" text:style-name="WW8Num4">
        <text:list-item>
          <text:p text:style-name="P46">Organizator konkursu zastrzega sobie prawo do publikacji danych osobowych uczestników</text:p>
        </text:list-item>
      </text:list>
      <text:p text:style-name="P6"><text:span text:style-name="T7"><text:s text:c="12"/></text:span>konkursu, nazw, receptur, opisów przygotowania oraz do wykorzystywania zdjęć </text:p>
      <text:p text:style-name="P6"><text:span text:style-name="T7"><text:s text:c="12"/></text:span>wykonanych, podczas konkursu, w tym zdjęć osób i potraw. </text:p>
      <text:list xml:id="list124647309173266" text:continue-numbering="true" text:style-name="WW8Num4">
        <text:list-item>
          <text:p text:style-name="P46">Wyniki konkursu zostaną ogłoszone niezwłocznie po zakończeniu konkursu. Wręczanie </text:p>
        </text:list-item>
      </text:list>
      <text:p text:style-name="P27"><text:span text:style-name="T7"><text:s text:c="12"/></text:span>nagród odbędzie się na scenie przed występem gwiazdy wieczoru ok godz. 20.00.</text:p>
      <text:p text:style-name="P6"><text:span text:style-name="T5">6.</text:span> <text:s text:c="8"/>Zgodnie z ustawą o ochronie danych osobowych z dnia 29 lipca 1997 (Dz.U. Z 2002 r. Nr </text:p>
      <text:p text:style-name="P6"><text:span text:style-name="T7"><text:s text:c="11"/></text:span>101, pozycja 926 z późn. zm.) oraz zgodnie z ustawą z dnia 29 sierpnia 1997 r. o ochornie <text:s/></text:p>
      <text:p text:style-name="P6"><text:span text:style-name="T7"><text:s text:c="11"/></text:span>danych osobowych (Dz.U. 1997 Nr 133, poz. 883 z późn. zm.) każdy z uczestników <text:s text:c="2"/></text:p>
      <text:p text:style-name="P6"><text:span text:style-name="T7"><text:s text:c="11"/></text:span>Konkursu z chwilą nadesłania zgłoszenia automatycznie wyraża zgodę na gromadzenie i </text:p>
      <text:p text:style-name="P6"><text:span text:style-name="T7"><text:s text:c="11"/></text:span>przetwarzanie danych osobowych oraz wykorzystanie przez organizatorów Konkursu jego </text:p>
      <text:p text:style-name="P6"><text:span text:style-name="T7"><text:s text:c="11"/></text:span>wizerunku na potrzeby Konkursu i w celach marketingowo – organizacyjnych w/w </text:p>
      <text:p text:style-name="P6"><text:span text:style-name="T7"><text:s text:c="11"/></text:span>Konkursu.</text:p>
      <text:p text:style-name="P6"><text:span text:style-name="T5">7. <text:s text:c="2"/></text:span><text:s text:c="5"/>Tryb postępowania w sprawach nieuregulowanych ustalają organizatorzy.</text:p>
      <text:p text:style-name="P27"/>
      <text:p text:style-name="P27"/>
      <text:p text:style-name="P6"/>
      <text:p text:style-name="P6"/>
      <text:p text:style-name="P2"><text:span text:style-name="T20">Wszelkie informacje i zgłoszenia do zawodów prosimy wysyłać na adres internetowy</text:span><text:span text:style-name="T2">: </text:span><text:span text:style-name="T1"><text:s/></text:span><text:a xlink:type="simple" xlink:href="mailto:kinga.bak@um.legionowo.pl" text:style-name="Internet_20_link"><text:span text:style-name="Internet_20_link">kinga.ba</text:span></text:a><text:a xlink:type="simple" xlink:href="mailto:kinga.bak@um.legionowo.pl" text:style-name="Internet_20_link"><text:span text:style-name="Internet_20_link"><text:span text:style-name="T25">ran</text:span></text:span></text:a><text:a xlink:type="simple" xlink:href="mailto:kinga.bak@um.legionowo.pl" text:style-name="Internet_20_link"><text:span text:style-name="Internet_20_link">@um.legionowo.pl</text:span></text:a></text:p>
      <text:p text:style-name="P2"/>
      <text:p text:style-name="P2"><text:span text:style-name="Internet_20_link"><text:span text:style-name="T21">W TERMINIE DO 3</text:span></text:span><text:span text:style-name="Internet_20_link"><text:span text:style-name="T22">0 kwietnia</text:span></text:span><text:span text:style-name="Internet_20_link"><text:span text:style-name="T23"> 201</text:span></text:span><text:span text:style-name="Internet_20_link"><text:span text:style-name="T24">5</text:span></text:span><text:span text:style-name="Internet_20_link"><text:span text:style-name="T23"> r.</text:span>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2" svg:font-family="OpenSymbol" style:font-charset="x-symbol"/>
    <style:font-face style:name="Symbol1" svg:font-family="Symbol" style:font-charset="x-symbol"/>
    <style:font-face style:name="Wingdings 2" svg:font-family="'Wingdings 2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OpenSymbol1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OpenSymbol" svg:font-family="OpenSymbol, 'Arial Unicode M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l" fo:country="PL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Text_20_body" style:class="extra"/>
    <style:style style:name="WW8Num1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8Num2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3z0" style:family="text">
      <style:text-properties fo:font-weight="bold" style:font-weight-asian="bold"/>
    </style:style>
    <style:style style:name="WW8Num3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3z2" style:family="text">
      <style:text-properties fo:font-weight="bold" style:font-weight-asian="bold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font-weight="bold" style:font-weight-asian="bold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8Num5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weight="bold" style:font-weight-asian="bold" style:font-weight-complex="bold"/>
    </style:style>
    <style:style style:name="WW8Num7z0" style:family="text">
      <style:text-properties fo:font-weight="bold" style:font-weight-asian="bol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>
      <style:text-properties fo:font-weight="bold" style:font-weight-asian="bold"/>
    </style:style>
    <style:style style:name="WW8Num9z1" style:family="text">
      <style:text-properties style:font-name="OpenSymbol1" fo:font-family="OpenSymbol, 'Arial Unicode MS'" style:font-name-complex="OpenSymbol" style:font-family-complex="OpenSymbol, 'Arial Unicode MS'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8Num10z0" style:family="text">
      <style:text-properties fo:font-weight="bold" style:font-weight-asian="bold"/>
    </style:style>
    <style:style style:name="WW8Num11z0" style:family="text">
      <style:text-properties style:font-name="Times New Roman" fo:font-family="'Times New Roman'" style:font-family-generic="roman" style:font-pitch="variable" style:font-name-asian="Lucida Sans Unicode" style:font-family-asian="'Lucida Sans Unicode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8Num2z2" style:family="text">
      <style:text-properties fo:font-weight="bold" style:font-weight-asian="bold"/>
    </style:style>
    <style:style style:name="Domyślna_20_czcionka_20_akapitu" style:display-name="Domyślna czcionka akapitu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fo:font-weight="bold" style:font-weight-asian="bold"/>
    </style:style>
    <style:style style:name="WW8Num13z0" style:family="text">
      <style:text-properties fo:font-weight="bold" style:font-weight-asian="bold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Domyślna_20_czcionka_20_akapitu1" style:display-name="Domyślna czcionka akapitu1" style:family="text"/>
    <style:style style:name="Footnote_20_Symbol" style:display-name="Footnote Symbol" style:family="text"/>
    <style:style style:name="Endnote_20_Symbol" style:display-name="Endnote Symbol" style:family="text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Domyślna_20_czcionka_20_akapitu1"/>
    <style:style style:name="_20_Znak_20_Znak" style:display-name=" Znak Znak" style:family="text">
      <style:text-properties style:font-name="Tahoma" fo:font-family="Tahoma" style:font-family-generic="swiss" style:font-pitch="variable" fo:font-size="8pt" style:font-name-asian="Lucida Sans Unicode" style:font-family-asian="'Lucida Sans Unicode'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2" text:style-name="WW8Num1z1" style:num-suffix="." style:num-format="1">
        <style:list-level-properties text:list-level-position-and-space-mode="label-alignment">
          <style:list-level-label-alignment text:label-followed-by="listtab" text:list-tab-stop-position="1.905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175cm"/>
        </style:list-level-properties>
      </text:list-level-style-number>
      <text:list-level-style-number text:level="5" text:style-name="WW8Num1z4" style:num-suffix="." style:num-format="1">
        <style:list-level-properties text:list-level-position-and-space-mode="label-alignment">
          <style:list-level-label-alignment text:label-followed-by="listtab" text:list-tab-stop-position="3.81cm"/>
        </style:list-level-properties>
      </text:list-level-style-number>
      <text:list-level-style-number text:level="6" text:style-name="WW8Num1z5" style:num-suffix="." style:num-format="1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08cm"/>
        </style:list-level-properties>
      </text:list-level-style-number>
      <text:list-level-style-number text:level="8" text:style-name="WW8Num1z7" style:num-suffix="." style:num-format="1">
        <style:list-level-properties text:list-level-position-and-space-mode="label-alignment">
          <style:list-level-label-alignment text:label-followed-by="listtab" text:list-tab-stop-position="5.715cm"/>
        </style:list-level-properties>
      </text:list-level-style-number>
      <text:list-level-style-number text:level="9" text:style-name="WW8Num1z8" style:num-suffix="." style:num-format="1">
        <style:list-level-properties text:list-level-position-and-space-mode="label-alignment">
          <style:list-level-label-alignment text:label-followed-by="listtab" text:list-tab-stop-position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/>
        </style:list-level-properties>
        <style:text-properties style:font-name="Symbol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/>
        </style:list-level-properties>
        <style:text-properties style:font-name="Symbol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/>
        </style:list-level-properties>
        <style:text-properties style:font-name="Symbol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2" text:style-name="WW8Num3z1" style:num-suffix="." style:num-format="1">
        <style:list-level-properties text:list-level-position-and-space-mode="label-alignment">
          <style:list-level-label-alignment text:label-followed-by="listtab" text:list-tab-stop-position="1.905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175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3.81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08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5.715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6z0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3" text:style-name="WW8Num6z0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4" text:style-name="WW8Num6z0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6z0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6" text:style-name="WW8Num6z0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7" text:style-name="WW8Num6z0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6z0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9" text:style-name="WW8Num6z0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7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7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7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7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7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style:num-suffix="." text:bullet-char="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bullet text:level="2" text:style-name="WW8Num8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8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8z0" style:num-suffix=".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bullet text:level="5" text:style-name="WW8Num8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8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8z0" style:num-suffix=".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8" text:style-name="WW8Num8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8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9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9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9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9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9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9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9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9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501cm" fo:margin-bottom="1.251cm" fo:margin-left="2.037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Ramka1" text:anchor-type="char" svg:x="18.785cm" svg:y="0.002cm" svg:width="0.148cm" svg:height="0.404cm" draw:z-index="2"><draw:text-box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gulamin Konkursu Fish &amp; Grill 2010</dc:title>
    <dc:subject>Konkurs kulinarny w Legionowo</dc:subject>
    <meta:initial-creator>Carlos Gonzalez - Tejera</meta:initial-creator>
    <meta:creation-date>2013-03-05T10:59:00</meta:creation-date>
    <dc:date>2015-05-13T12:46:47.202000000</dc:date>
    <meta:print-date>2015-03-18T13:54:55.732000000</meta:print-date>
    <meta:editing-cycles>13</meta:editing-cycles>
    <meta:editing-duration>P1DT22H31M33S</meta:editing-duration>
    <meta:generator>LibreOffice/4.1.4.2$Windows_x86 LibreOffice_project/0a0440ccc0227ad9829de5f46be37cfb6edcf72</meta:generator>
    <meta:document-statistic meta:table-count="0" meta:image-count="0" meta:object-count="0" meta:page-count="3" meta:paragraph-count="110" meta:word-count="1018" meta:character-count="7379" meta:non-whitespace-character-count="6267"/>
  </office:meta>
</office:document-meta>
</file>