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10000000000005B300000106B655B2E3.jpg" manifest:media-type=""/>
  <manifest:file-entry manifest:full-path="Pictures/100000000000082B00000990B2BA3EDC.jpg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Tahoma1" svg:font-family="Tahoma"/>
    <style:font-face style:name="Times New Roman1" svg:font-family="'Times New Roman'" style:font-family-generic="roman"/>
    <style:font-face style:name="Times New Roman" svg:font-family="'Times New Roman'" style:font-family-generic="roman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start" style:justify-single-word="false"/>
    </style:style>
    <style:style style:name="P3" style:family="paragraph" style:parent-style-name="Standard">
      <style:paragraph-properties fo:text-align="start" style:justify-single-word="false"/>
      <style:text-properties fo:font-style="italic" style:font-style-asian="italic" style:font-style-complex="italic"/>
    </style:style>
    <style:style style:name="P4" style:family="paragraph" style:parent-style-name="Standard">
      <style:text-properties fo:font-size="10pt" style:font-size-asian="10pt" style:font-size-complex="10pt"/>
    </style:style>
    <style:style style:name="P5" style:family="paragraph" style:parent-style-name="Standard">
      <style:paragraph-properties fo:text-align="center" style:justify-single-word="false"/>
      <style:text-properties fo:font-size="10pt" fo:font-style="italic" style:font-size-asian="10pt" style:font-style-asian="italic" style:font-size-complex="10pt" style:font-style-complex="italic"/>
    </style:style>
    <style:style style:name="P6" style:family="paragraph" style:parent-style-name="Standard">
      <style:paragraph-properties fo:text-align="justify" style:justify-single-word="false"/>
      <style:text-properties fo:font-size="10pt" fo:font-style="italic" officeooo:rsid="000a0adc" officeooo:paragraph-rsid="000a0adc" style:font-size-asian="10pt" style:font-style-asian="italic" style:font-size-complex="10pt" style:font-style-complex="italic"/>
    </style:style>
    <style:style style:name="P7" style:family="paragraph" style:parent-style-name="Standard">
      <style:paragraph-properties fo:text-align="justify" style:justify-single-word="false"/>
    </style:style>
    <style:style style:name="P8" style:family="paragraph" style:parent-style-name="Standard">
      <style:paragraph-properties fo:text-align="justify" style:justify-single-word="false"/>
      <style:text-properties style:font-name="Times New Roman" fo:font-size="10pt" fo:font-style="italic" officeooo:rsid="000a0adc" officeooo:paragraph-rsid="000a0adc" style:font-size-asian="10pt" style:font-style-asian="italic" style:font-size-complex="10pt" style:font-style-complex="italic"/>
    </style:style>
    <style:style style:name="P9" style:family="paragraph" style:parent-style-name="Standard" style:list-style-name="L1"/>
    <style:style style:name="P10" style:family="paragraph" style:parent-style-name="Standard" style:list-style-name="L1">
      <style:paragraph-properties fo:text-align="start" style:justify-single-word="false"/>
    </style:style>
    <style:style style:name="T1" style:family="text">
      <style:text-properties officeooo:rsid="0009ea3d"/>
    </style:style>
    <style:style style:name="T2" style:family="text">
      <style:text-properties style:font-name="Times New Roman1"/>
    </style:style>
    <style:style style:name="T3" style:family="text">
      <style:text-properties style:font-name="Times New Roman1" officeooo:rsid="0009ea3d"/>
    </style:style>
    <style:style style:name="T4" style:family="text">
      <style:text-properties style:font-name="Times New Roman"/>
    </style:style>
    <style:style style:name="T5" style:family="text">
      <style:text-properties style:font-name="Times New Roman" officeooo:rsid="000e4e52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><draw:frame draw:style-name="fr2" draw:name="grafika2" text:anchor-type="paragraph" svg:x="-0.448cm" svg:y="-0.293cm" svg:width="3.007cm" svg:height="3.374cm" draw:z-index="1"><draw:image xlink:href="Pictures/100000000000082B00000990B2BA3EDC.jpg" xlink:type="simple" xlink:show="embed" xlink:actuate="onLoad"/></draw:frame></text:p>
      <text:p text:style-name="P4"><text:tab/><text:tab/><text:tab/><text:tab/><text:tab/><text:tab/><text:tab/><text:tab/><text:tab/>Załącznik Nr 1 do </text:p>
      <text:p text:style-name="P4"><text:s text:c="8"/><text:tab/><text:tab/><text:tab/><text:tab/><text:tab/><text:tab/><text:tab/><text:tab/><text:tab/> Regulaminu przyznawania <text:tab/><text:tab/><text:tab/><text:tab/><text:tab/><text:tab/><text:tab/><text:tab/><text:tab/><text:tab/>honorowych tytułów</text:p>
      <text:p text:style-name="Standard"/>
      <text:p text:style-name="Standard"/>
      <text:p text:style-name="P1">"INNOWACYJNY NAUCZYCIEL"</text:p>
      <text:p text:style-name="P1"/>
      <text:p text:style-name="P1">formularz wniosku</text:p>
      <text:p text:style-name="P5">(maksymalna objętość 3 strony A4, rozmiar czcionki 12)</text:p>
      <text:p text:style-name="P1"/>
      <text:p text:style-name="P1"/>
      <text:p text:style-name="P2">I. Dane kandydata:</text:p>
      <text:list xml:id="list929419053660491404" text:style-name="L1">
        <text:list-item>
          <text:p text:style-name="P10">Imię i nazwisko</text:p>
        </text:list-item>
        <text:list-item>
          <text:p text:style-name="P10">Rok i miejsce urodzenia</text:p>
        </text:list-item>
        <text:list-item>
          <text:p text:style-name="P10">Miejsce pracy</text:p>
        </text:list-item>
        <text:list-item>
          <text:p text:style-name="P10">Stopień awansu zawodowego</text:p>
        </text:list-item>
        <text:list-item>
          <text:p text:style-name="P10">Staż pracy</text:p>
        </text:list-item>
        <text:list-item>
          <text:p text:style-name="P10">Nauczany przedmiot / stanowisko</text:p>
        </text:list-item>
        <text:list-item>
          <text:p text:style-name="P10">Adres e-mail</text:p>
        </text:list-item>
        <text:list-item>
          <text:p text:style-name="P9">Telefon kontaktowy</text:p>
        </text:list-item>
      </text:list>
      <text:p text:style-name="P2">II. Mocne strony nauczyciela-specyfika warsztatu pracy</text:p>
      <text:p text:style-name="P7">III.Osiągnięcia i dokonania <text:span text:style-name="T1">w ostatnim roku szkolnym dokumentujące spełnianie co najmniej 3 kryteriów, o których mowa w pkt I.3 Regulaminu.</text:span><text:span text:style-name="T3">*</text:span></text:p>
      <text:p text:style-name="P3"/>
      <text:p text:style-name="P3"/>
      <text:p text:style-name="P3"/>
      <text:p text:style-name="P2"/>
      <text:p text:style-name="P2"/>
      <text:p text:style-name="P2"/>
      <text:p text:style-name="P2">............................................. <text:s text:c="61"/>.............................................</text:p>
      <text:p text:style-name="P2">(data złożenia wniosku) <text:s text:c="72"/>(podpis wnioskodawcy)</text:p>
      <text:p text:style-name="P2"/>
      <text:p text:style-name="P2"/>
      <text:p text:style-name="P2"/>
      <text:p text:style-name="P2">IV. Rekomendacja (opinia) dyrektora szkoły, w której zatrudniony jest nauczyciel</text:p>
      <text:p text:style-name="P2"/>
      <text:p text:style-name="P2">..................................................................................................................................</text:p>
      <text:p text:style-name="P2">,...................................................................................................................................</text:p>
      <text:p text:style-name="P2">....................................................................................................................................</text:p>
      <text:p text:style-name="P2"/>
      <text:p text:style-name="P2"/>
      <text:p text:style-name="P2">............................................. <text:s text:c="45"/>.......................................................</text:p>
      <text:p text:style-name="P3">(pieczątka szkoły) <text:s text:c="72"/>(podpis dyrektora szkoły)</text:p>
      <text:p text:style-name="P3"/>
      <text:p text:style-name="P3"/>
      <text:p text:style-name="P6"><text:span text:style-name="T2">*</text:span><text:span text:style-name="T4">Opisując osiągnięcia należy odnosić się do konkretnych obszarów wymienionych w pkt I.</text:span><text:span text:style-name="T5">3</text:span><text:span text:style-name="T4"> Regulaminu.</text:span></text:p>
      <text:p text:style-name="P8"><draw:frame draw:style-name="fr1" draw:name="grafika1" text:anchor-type="paragraph" svg:x="0.079cm" svg:y="1.307cm" svg:width="16.999cm" svg:height="3.052cm" draw:z-index="0"><draw:image xlink:href="Pictures/10000000000005B300000106B655B2E3.jpg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Tahoma1" svg:font-family="Tahoma"/>
    <style:font-face style:name="Times New Roman1" svg:font-family="'Times New Roman'" style:font-family-generic="roman"/>
    <style:font-face style:name="Times New Roman" svg:font-family="'Times New Roman'" style:font-family-generic="roman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l" fo:country="PL" style:letter-kerning="true" style:font-name-asian="Arial Unicode MS" style:font-size-asian="12pt" style:language-asian="zxx" style:country-asian="none" style:font-name-complex="Tahoma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letter-kerning="true" style:font-name-asian="Arial Unicode MS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Numbering_20_Symbols" style:display-name="Numbering Symbols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9-04-16T11:32:02.64</meta:creation-date>
    <meta:editing-duration>PT24M42S</meta:editing-duration>
    <meta:editing-cycles>25</meta:editing-cycles>
    <meta:generator>LibreOffice/4.1.1.2$Windows_x86 LibreOffice_project/7e4286b58adc75a14f6d83f53a03b6c11fa2903</meta:generator>
    <dc:date>2015-06-15T14:14:55.633000000</dc:date>
    <meta:print-date>2012-12-10T14:37:16.01</meta:print-date>
    <meta:document-statistic meta:table-count="0" meta:image-count="2" meta:object-count="0" meta:page-count="1" meta:paragraph-count="25" meta:word-count="119" meta:character-count="1671" meta:non-whitespace-character-count="1297"/>
    <meta:user-defined meta:name="Info 1"/>
    <meta:user-defined meta:name="Info 2"/>
    <meta:user-defined meta:name="Info 3"/>
    <meta:user-defined meta:name="Info 4"/>
  </office:meta>
</office:document-meta>
</file>