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82B00000990B2BA3EDC.jpg" manifest:media-type=""/>
  <manifest:file-entry manifest:full-path="Pictures/10000000000005B300000106B655B2E3.jp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" svg:font-family="Tahoma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start" style:justify-single-word="false"/>
    </style:style>
    <style:style style:name="P3" style:family="paragraph" style:parent-style-name="Standard">
      <style:text-properties fo:font-size="10pt" style:font-size-asian="10pt" style:font-size-complex="10pt"/>
    </style:style>
    <style:style style:name="P4" style:family="paragraph" style:parent-style-name="Standard">
      <style:paragraph-properties fo:text-align="center" style:justify-single-word="false"/>
      <style:text-properties fo:font-size="10pt" fo:font-style="italic" style:font-size-asian="10pt" style:font-style-asian="italic" style:font-size-complex="10pt" style:font-style-complex="italic"/>
    </style:style>
    <style:style style:name="P5" style:family="paragraph" style:parent-style-name="Standard">
      <style:paragraph-properties fo:text-align="center" style:justify-single-word="false"/>
      <style:text-properties fo:font-style="normal" style:font-style-asian="normal" style:font-style-complex="normal"/>
    </style:style>
    <style:style style:name="P6" style:family="paragraph" style:parent-style-name="Standard">
      <style:text-properties fo:font-style="italic" style:font-style-asian="italic" style:font-style-complex="italic"/>
    </style:style>
    <style:style style:name="P7" style:family="paragraph" style:parent-style-name="Standard">
      <style:text-properties style:font-name="Times New Roman1" fo:font-size="10pt" fo:font-style="italic" officeooo:rsid="0015433e" officeooo:paragraph-rsid="0015433e" style:font-size-asian="10pt" style:font-style-asian="italic" style:font-size-complex="10pt" style:font-style-complex="italic"/>
    </style:style>
    <style:style style:name="P8" style:family="paragraph" style:parent-style-name="Standard">
      <style:paragraph-properties fo:text-align="justify" style:justify-single-word="false"/>
      <style:text-properties officeooo:paragraph-rsid="00160c5c"/>
    </style:style>
    <style:style style:name="P9" style:family="paragraph" style:parent-style-name="Standard" style:list-style-name="L1">
      <style:paragraph-properties fo:text-align="start" style:justify-single-word="false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officeooo:rsid="0015433e"/>
    </style:style>
    <style:style style:name="T3" style:family="text">
      <style:text-properties style:font-name="Times New Roman1" officeooo:rsid="0015433e"/>
    </style:style>
    <style:style style:name="T4" style:family="text">
      <style:text-properties officeooo:rsid="0009ea3d"/>
    </style:style>
    <style:style style:name="T5" style:family="text">
      <style:text-properties officeooo:rsid="00160c5c"/>
    </style:style>
    <style:style style:name="T6" style:family="text">
      <style:text-properties officeooo:rsid="0017d72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2" draw:name="grafika2" text:anchor-type="paragraph" svg:x="-0.448cm" svg:y="-0.293cm" svg:width="3.007cm" svg:height="3.374cm" draw:z-index="1"><draw:image xlink:href="Pictures/100000000000082B00000990B2BA3EDC.jpg" xlink:type="simple" xlink:show="embed" xlink:actuate="onLoad"/></draw:frame><text:tab/><text:tab/><text:tab/><text:tab/><text:tab/><text:tab/><text:tab/><text:tab/><text:tab/><text:tab/><text:tab/><text:tab/><text:tab/><text:tab/><text:tab/><text:tab/><text:tab/><text:tab/><text:tab/><text:tab/><text:tab/><text:tab/><text:span text:style-name="T1">Załącznik Nr 2 do <text:s text:c="3"/></text:span></text:p>
      <text:p text:style-name="P3"><text:tab/><text:tab/><text:tab/><text:tab/><text:tab/><text:tab/><text:tab/><text:tab/><text:tab/>Regulaminu przyznawania <text:tab/><text:tab/><text:tab/><text:tab/><text:tab/><text:tab/><text:tab/><text:tab/><text:tab/><text:tab/>honorowych tytułów</text:p>
      <text:p text:style-name="P1"/>
      <text:p text:style-name="P1"/>
      <text:p text:style-name="P1">"LIDER TWÓRCZEGO ZARZĄDZANIA"</text:p>
      <text:p text:style-name="Standard"/>
      <text:p text:style-name="P5">formularz wniosku</text:p>
      <text:p text:style-name="P4">(maksymalna objętość 3 strony A4, rozmiar czcionki 12)</text:p>
      <text:p text:style-name="P1"/>
      <text:p text:style-name="P2"/>
      <text:p text:style-name="P2">I. Dane kandydata:</text:p>
      <text:p text:style-name="P2"/>
      <text:list xml:id="list3881572964983643449" text:style-name="L1">
        <text:list-item>
          <text:p text:style-name="P9">Imię i nazwisko</text:p>
        </text:list-item>
        <text:list-item>
          <text:p text:style-name="P9">Rok i miejsce urodzenia</text:p>
        </text:list-item>
        <text:list-item>
          <text:p text:style-name="P9">Miejsce pracy</text:p>
        </text:list-item>
        <text:list-item>
          <text:p text:style-name="P9">Stopień awansu zawodowego</text:p>
        </text:list-item>
        <text:list-item>
          <text:p text:style-name="P9">Staż pracy</text:p>
        </text:list-item>
        <text:list-item>
          <text:p text:style-name="P9">Adres e-mail</text:p>
        </text:list-item>
        <text:list-item>
          <text:p text:style-name="P9">Telefon kontaktowy</text:p>
        </text:list-item>
      </text:list>
      <text:p text:style-name="P2"/>
      <text:p text:style-name="P2">II. Najważniejsze nagrody, wyróżnienia, certyfikaty <text:span text:style-name="T2">w ostatnim roku szkolnym</text:span>.</text:p>
      <text:p text:style-name="P2">III. Mocne strony (specyfika) <text:s/>szkoły/przedszkola </text:p>
      <text:p text:style-name="P8">IV. Innowacyjność w zarządzaniu pracą szkoły – <text:span text:style-name="T5">o</text:span>siągnięcia i dokonania <text:span text:style-name="T4">w ostatnim roku szkolnym dokumentujące spełnianie co najmniej 3 kryteriów, o których mowa w pkt I.4 Regulaminu.</text:span><text:span text:style-name="T3">*</text:span></text:p>
      <text:p text:style-name="P2"/>
      <text:p text:style-name="P2"/>
      <text:p text:style-name="P2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.................................................... <text:s text:c="45"/>............................................................</text:p>
      <text:p text:style-name="P6">(data złożenia wniosku) <text:s text:c="70"/>(podpis wnioskodawcy)</text:p>
      <text:p text:style-name="P6"/>
      <text:p text:style-name="P6"/>
      <text:p text:style-name="P7">*Opisując rozwiązania należy odnosić się do konkretnych obszarów wymienionych w pkt I.<text:span text:style-name="T6">4</text:span> Regulaminu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Tahoma" svg:font-family="Tahoma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l" fo:country="PL" style:letter-kerning="true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grafika1" text:anchor-type="paragraph" svg:x="-0.185cm" svg:y="23.389cm" svg:width="16.999cm" svg:height="3.052cm" draw:z-index="0"><draw:image xlink:href="Pictures/10000000000005B300000106B655B2E3.jpg" xlink:type="simple" xlink:show="embed" xlink:actuate="onLoad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2M2S</meta:editing-duration>
    <meta:editing-cycles>20</meta:editing-cycles>
    <meta:generator>LibreOffice/4.1.1.2$Windows_x86 LibreOffice_project/7e4286b58adc75a14f6d83f53a03b6c11fa2903</meta:generator>
    <dc:date>2015-06-15T14:15:31.123000000</dc:date>
    <meta:document-statistic meta:table-count="0" meta:image-count="2" meta:object-count="0" meta:page-count="1" meta:paragraph-count="19" meta:word-count="109" meta:character-count="1034" meta:non-whitespace-character-count="788"/>
    <meta:user-defined meta:name="Info 1"/>
    <meta:user-defined meta:name="Info 2"/>
    <meta:user-defined meta:name="Info 3"/>
    <meta:user-defined meta:name="Info 4"/>
  </office:meta>
</office:document-meta>
</file>