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NewRomanPSMT" svg:font-family="TimesNewRomanPSMT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02e752" officeooo:paragraph-rsid="0002e752"/>
    </style:style>
    <style:style style:name="P2" style:family="paragraph" style:parent-style-name="Standard">
      <style:paragraph-properties fo:text-align="start" style:justify-single-word="false" style:text-autospace="none"/>
      <style:text-properties fo:font-size="12pt" fo:font-weight="normal" officeooo:rsid="00033ecf" officeooo:paragraph-rsid="00033ecf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weight="bold" officeooo:rsid="00033ecf" officeooo:paragraph-rsid="00033ecf" style:font-weight-asian="bold" style:font-weight-complex="bold"/>
    </style:style>
    <style:style style:name="P4" style:family="paragraph" style:parent-style-name="Standard">
      <style:paragraph-properties fo:text-align="center" style:justify-single-word="false" style:text-autospace="none"/>
      <style:text-properties fo:font-weight="bold" officeooo:rsid="00033ecf" officeooo:paragraph-rsid="00033ecf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officeooo:rsid="00048d70" officeooo:paragraph-rsid="00033ecf" style:font-weight-asian="bold" style:font-weight-complex="bold"/>
    </style:style>
    <style:style style:name="P6" style:family="paragraph" style:parent-style-name="Standard">
      <style:paragraph-properties fo:text-align="center" style:justify-single-word="false"/>
      <style:text-properties officeooo:rsid="00033ecf" officeooo:paragraph-rsid="00033ecf"/>
    </style:style>
    <style:style style:name="P7" style:family="paragraph" style:parent-style-name="Standard">
      <style:paragraph-properties fo:text-align="start" style:justify-single-word="false"/>
      <style:text-properties officeooo:rsid="00033ecf" officeooo:paragraph-rsid="00033ecf"/>
    </style:style>
    <style:style style:name="P8" style:family="paragraph" style:parent-style-name="Standard">
      <style:paragraph-properties fo:text-align="start" style:justify-single-word="false"/>
      <style:text-properties officeooo:rsid="00048d70" officeooo:paragraph-rsid="00048d70"/>
    </style:style>
    <style:style style:name="P9" style:family="paragraph" style:parent-style-name="Standard" style:list-style-name="L1">
      <style:paragraph-properties fo:text-align="center" style:justify-single-word="false" style:text-autospace="none"/>
      <style:text-properties fo:font-weight="bold" officeooo:rsid="00033ecf" officeooo:paragraph-rsid="00033ecf" style:font-weight-asian="bold" style:font-weight-complex="bold"/>
    </style:style>
    <style:style style:name="P10" style:family="paragraph" style:parent-style-name="Standard" style:list-style-name="L1">
      <style:paragraph-properties fo:text-align="start" style:justify-single-word="false"/>
      <style:text-properties officeooo:paragraph-rsid="00033ecf"/>
    </style:style>
    <style:style style:name="P11" style:family="paragraph" style:parent-style-name="Standard" style:list-style-name="L2">
      <style:paragraph-properties fo:text-align="center" style:justify-single-word="false"/>
      <style:text-properties fo:font-size="12pt" fo:font-weight="bold" officeooo:paragraph-rsid="00048d70" style:font-size-asian="10.5pt" style:font-weight-asian="bold" style:font-size-complex="12pt" style:font-weight-complex="bold"/>
    </style:style>
    <style:style style:name="P12" style:family="paragraph" style:parent-style-name="Standard" style:list-style-name="L2">
      <style:paragraph-properties fo:text-align="start" style:justify-single-word="false"/>
      <style:text-properties fo:font-size="12pt" fo:font-weight="normal" officeooo:paragraph-rsid="00048d70" style:font-size-asian="10.5pt" style:font-weight-asian="normal" style:font-size-complex="12pt" style:font-weight-complex="normal"/>
    </style:style>
    <style:style style:name="P13" style:family="paragraph" style:parent-style-name="Standard" style:list-style-name="L2">
      <style:paragraph-properties fo:text-align="start" style:justify-single-word="false"/>
      <style:text-properties fo:color="#000000" style:font-name="Times New Roman" fo:font-size="11.5pt" fo:font-weight="normal" officeooo:rsid="00048d70" officeooo:paragraph-rsid="00048d70" style:font-name-asian="TimesNewRomanPSMT" style:font-size-asian="11.5pt" style:font-weight-asian="normal" style:font-name-complex="TimesNewRomanPSMT" style:font-size-complex="11.5pt" style:font-weight-complex="normal"/>
    </style:style>
    <style:style style:name="T1" style:family="text">
      <style:text-properties fo:color="#000000"/>
    </style:style>
    <style:style style:name="T2" style:family="text">
      <style:text-properties fo:color="#000000" style:font-name="Times New Roman" fo:font-size="12pt" style:font-name-asian="TimesNewRomanPSMT" style:font-size-asian="12pt" style:font-name-complex="TimesNewRomanPSMT" style:font-size-complex="12pt"/>
    </style:style>
    <style:style style:name="T3" style:family="text">
      <style:text-properties fo:color="#000000" style:font-name="Times New Roman" fo:font-size="12pt" officeooo:rsid="00048d70" style:font-name-asian="TimesNewRomanPSMT" style:font-size-asian="12pt" style:font-name-complex="TimesNewRomanPSMT" style:font-size-complex="12pt"/>
    </style:style>
    <style:style style:name="T4" style:family="text">
      <style:text-properties fo:color="#000000" style:font-name="Times New Roman" fo:font-size="11.5pt" style:font-name-asian="TimesNewRomanPSMT" style:font-size-asian="11.5pt" style:font-name-complex="TimesNewRomanPSMT" style:font-size-complex="11.5pt"/>
    </style:style>
    <style:style style:name="T5" style:family="text">
      <style:text-properties fo:color="#000000" officeooo:rsid="00048d70"/>
    </style:style>
    <style:style style:name="T6" style:family="text">
      <style:text-properties officeooo:rsid="00048d70"/>
    </style:style>
    <style:style style:name="T7" style:family="text">
      <style:text-properties style:font-name="Times New Roman" fo:font-size="12pt" style:font-size-asian="12pt" style:font-size-complex="12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officeooo:rsid="0004a8d6"/>
    </style:style>
    <style:style style:name="T10" style:family="text">
      <style:text-properties officeooo:rsid="0004b65b"/>
    </style:style>
    <style:style style:name="T11" style:family="text">
      <style:text-properties officeooo:rsid="0005de14"/>
    </style:style>
    <style:style style:name="T12" style:family="text">
      <style:text-properties officeooo:rsid="0007d102"/>
    </style:style>
    <text:list-style style:name="L1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<text:span text:style-name="T8">Reglamin konkursu "Festiwal Nalewek"</text:span></text:p>
      <text:p text:style-name="P1"/>
      <text:p text:style-name="P1"/>
      <text:list xml:id="list1277523124176730238" text:style-name="L1">
        <text:list-header>
          <text:p text:style-name="P9">I. Organizator</text:p>
        </text:list-header>
      </text:list>
      <text:p text:style-name="P4"/>
      <text:list xml:id="list135857953175164" text:continue-numbering="true" text:style-name="L1">
        <text:list-header>
          <text:p text:style-name="P10"><text:span text:style-name="T5">Legionowski </text:span><text:span text:style-name="T1">U</text:span><text:span text:style-name="T5">niwersytet III Wieku</text:span><text:span text:style-name="T1">, reprezentowany przez </text:span><text:span text:style-name="T2">Romana </text:span><text:span text:style-name="T3">Biskupskiego</text:span><text:span text:style-name="T2"> – </text:span><text:span text:style-name="T3">Dyrektora Legionowskiego Uniwersytetu III wieku</text:span><text:span text:style-name="T2">, ul. Piłsudskiego </text:span><text:span text:style-name="T3">3</text:span><text:span text:style-name="T2">, 05-120 Legionowo, tel. </text:span><text:span text:style-name="T7">22 784 05 15. </text:span></text:p>
        </text:list-header>
      </text:list>
      <text:p text:style-name="P3"><text:tab/><text:tab/>II. Przedmiot konkursu</text:p>
      <text:p text:style-name="P3"/>
      <text:p text:style-name="P7"><text:tab/>Wyłonienie najsmaczniejszej nalewki sporządzonej przez mieszkańca Legionowa.</text:p>
      <text:p text:style-name="P7"/>
      <text:p text:style-name="P3"><text:tab/><text:tab/>I<text:span text:style-name="T6">II</text:span>. Zasady uczestnictwa</text:p>
      <text:p text:style-name="P6"/>
      <text:p text:style-name="P7"><text:tab/>1. Do konkursu może <text:span text:style-name="T10">zgłosić nalewkę</text:span> każdy mieszkaniec Legionowa, który ukończył <text:span text:style-name="T6">18 </text:span>lat.</text:p>
      <text:p text:style-name="P7"><text:tab/>2. <text:span text:style-name="T6">Udział w konkursie jest bezpłatny i całkowicie dobrowolny.</text:span></text:p>
      <text:p text:style-name="P8"><text:tab/>3. Każdy, kto chce wziąść udział w konkursie musi do <text:span text:style-name="T11">6</text:span> maja 2015 r. dostarczyć swoją <text:tab/>nalewkę do siedziby Organizatora, opisaną <text:span text:style-name="T10">w następujący sposób: imię i nazwisko autora <text:s/><text:tab/>nalewki, nr tel. oraz nazwę nalewki. </text:span></text:p>
      <text:p text:style-name="P8"/>
      <text:p text:style-name="P5"><text:tab/><text:tab/>IV. <text:s/>Ogłoszenie wyników i nagrody.</text:p>
      <text:p text:style-name="P6"/>
      <text:p text:style-name="P8"><text:tab/>1. Jury konkursu wybierze 3 najlepsze nalewki.</text:p>
      <text:p text:style-name="P8"><text:tab/><text:span text:style-name="T10">2. Oceniany będzie smak i jak najcekawsza nazwa nalewki. </text:span></text:p>
      <text:p text:style-name="P8"><text:tab/><text:span text:style-name="T10">3</text:span>. Ogłoszenie wyników nastąpi 9 maja 2015 r. podczas <text:span text:style-name="T12">Pikniku Seniora</text:span> <text:line-break/><text:tab/>w Legionowie.</text:p>
      <text:p text:style-name="P8"><text:tab/><text:span text:style-name="T10">4</text:span>. <text:span text:style-name="T9">Nagrodą z</text:span>a zajęcie I miejsca <text:span text:style-name="T9">jest</text:span> bon do Empiku w wysokości 200 zł, kosz <text:line-break/><text:tab/>z ekologicznymi produktami oraz dyplom.</text:p>
      <text:p text:style-name="P8"><text:tab/><text:span text:style-name="T10">5</text:span>. <text:span text:style-name="T9">Nagrodą za zajęcie </text:span><text:s/>II i III miejsca <text:span text:style-name="T9">są</text:span> kosze z produktami ekologicznymi oraz dyplomy.</text:p>
      <text:p text:style-name="P8"/>
      <text:list xml:id="list7326465354567455281" text:style-name="L2">
        <text:list-header>
          <text:p text:style-name="P11">VIII. Postanowienia końcowe</text:p>
          <text:p text:style-name="P11"/>
          <text:p text:style-name="P12">1. <text:span text:style-name="T4">Organizator konkursu zastrzega sobie prawo do wprowadzania zmian w regulaminie oraz przerwania lub odwołania konkursu na każdym etapie.<text:line-break/>2. Uczestnictwo w konkursie jest dobrowolne i jednoznaczne z akceptacją warunków konkursu.<text:line-break/>3. Uczestnicy nierespektujący zasad określonych w niniejszym regulaminie zostaną wykluczeni<text:line-break/>z udziału w konkursie. W trakcie konkursu decyzję o wykluczeniu podejmować będzie Organizator.<text:line-break/>4. <text:s/>W sprawach nieprzewidzianych regulaminem decyzje podejmują Organizator konkursu.</text:span></text:p>
          <text:p text:style-name="P13">5. Przystępujący do konkursu uczestnik podaje swoje dane osobowe i wyraża zgodę na ich przetwarzanie przez Organizatora w celu organizacji dokumentacji i promocji konkursu (zgodnie z ustawą z dnia 29.08.1997 o ochronie danych osobowych (Dz. U. z 2002 r. Nr 101, poz. 926 z późn. zm.).<text:line-break/></text:p>
        </text:list-header>
      </text:list>
      <text:p text:style-name="P8"/>
      <text:p text:style-name="P8"/>
      <text:p text:style-name="P6"/>
      <text:p text:style-name="P7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TimesNewRomanPSMT" svg:font-family="TimesNewRomanPSMT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6M40S</meta:editing-duration>
    <meta:editing-cycles>6</meta:editing-cycles>
    <meta:generator>LibreOffice/4.3.2.2$Windows_x86 LibreOffice_project/edfb5295ba211bd31ad47d0bad0118690f76407d</meta:generator>
    <dc:date>2015-04-27T13:58:57.770000000</dc:date>
    <meta:document-statistic meta:table-count="0" meta:image-count="0" meta:object-count="0" meta:page-count="1" meta:paragraph-count="18" meta:word-count="279" meta:character-count="1972" meta:non-whitespace-character-count="1680"/>
    <meta:user-defined meta:name="Info 1"/>
    <meta:user-defined meta:name="Info 2"/>
    <meta:user-defined meta:name="Info 3"/>
    <meta:user-defined meta:name="Info 4"/>
  </office:meta>
</office:document-meta>
</file>