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349e6" officeooo:paragraph-rsid="001349e6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start" style:justify-single-word="false"/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officeooo:rsid="001349e6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47c32" style:font-weight-asian="bold" style:font-weight-complex="bold"/>
    </style:style>
    <style:style style:name="T5" style:family="text">
      <style:text-properties fo:font-weight="bold" officeooo:rsid="001349e6" style:font-weight-asian="bold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REGULAMIN <text:line-break/><text:line-break/>VIII Grand Prix Amatorów w Tenisie Stołowym 2014/2015 </text:p>
      <text:p text:style-name="P3"><text:line-break/><text:span text:style-name="T3">I. Cel </text:span><text:line-break/><text:line-break/>1. Popularyzacja tenisa stołowego wśród mieszkańców Legionowa i Powiatu Legionowskiego. <text:line-break/>2. Promowanie aktywnego wypoczynku. <text:line-break/><text:line-break/><text:span text:style-name="T3">II. Organizator </text:span><text:line-break/><text:line-break/>1. Urząd Miasta Legionowo - Arena Legionowo, ul. Chrobrego 50 B, <text:line-break/>05-120 Legionowo, tel.766 45 20, strona http://www.facebook.com/arena.legionowo<text:line-break/>2. Sędzią Głównym zawodów jest Michał Machnacki. </text:p>
      <text:p text:style-name="Standard">Wyniki również na: http://www.machnas.fora.pl/turnieje-i-cykle,106/viii-grand-prix-amatorow-w-tenisie-stolowym-legionowo-14-15,2393.html<text:line-break/><text:line-break/><text:span text:style-name="T3">III. Termin i miejsce zawodów </text:span><text:line-break/><text:line-break/>1. Impreza odbywa się w terminie: październik 2014 – kwiecień 2015. Dokładne daty zamieszczone będą na stronie http://www.facebook.com/arena.legionowo<text:line-break/><text:line-break/>I turniej - <text:line-break/>II turniej - <text:line-break/><text:span text:style-name="T5">III</text:span><text:span text:style-name="T3"> – 100 Turniejów dla Jerzego - 6 stycznia 2015 (wtorek)</text:span><text:line-break/><text:span text:style-name="T2">I</text:span>V turniej- <text:span text:style-name="T2">31 stycznia 2015</text:span><text:line-break/>V turniej - <text:line-break/>VI turniej - <text:line-break/>VII turniej - </text:p>
      <text:p text:style-name="P1">VIII</text:p>
      <text:p text:style-name="Standard">Daty turniejów w roku 2015 zostaną podane pod koniec roku 2014.<text:line-break/><text:line-break/>2. Zawody będą rozgrywane w hali Arena Legionowo, ul. B. Chrobrego 50 B, <text:line-break/>05-120 Legionowo. <text:line-break/><text:line-break/><text:span text:style-name="T3">IV. Kategorie wiekowe </text:span><text:line-break/><text:line-break/>- Szkoły podstawowe dziewczęta - kl. 1-3, <text:line-break/>- Szkoły podstawowe chłopcy - kl. 1-3, <text:line-break/>- Szkoły podstawowe dziewczęta - kl. 4-6, <text:line-break/>- Szkoły podstawowe chłopcy - kl. 4-6, <text:line-break/>- Gimnazjum - dziewczęta, <text:line-break/>- Gimnazjum - chłopcy, <text:line-break/>- OPEN Kobiety <text:line-break/>- OPEN Mężczyźni <text:line-break/>- Seniorzy - od 40 lat. <text:line-break/><text:line-break/><text:span text:style-name="T3">V. Zgłoszenia <text:line-break/></text:span><text:line-break/>1. Zgłoszenia przyjmowane będą w biurze zawodów przez Sędziego Głównego, <text:line-break/>2. Zgłoszenia kategorii wiekowych (szkoły podstawowe, gimnazjum <text:line-break/>kat. seniorów - do godz. <text:span text:style-name="T1">8.30 (rozpoczęcie zawodów godz.: 8.45), </text:span><text:line-break/><text:soft-page-break/>3. Zgłoszenia kategorii open kobiet i mężczyzn – do godz. <text:span text:style-name="T1">11.45 (rozpoczęcie zawodów godz.: 12.00)</text:span>. W kategorii open mężczyzn obowiązuje wpisowe <text:span text:style-name="T1">10 zł. </text:span><text:line-break/><text:line-break/><text:span text:style-name="T3">VI. Nagrody </text:span><text:line-break/><text:line-break/>1. Na koniec cyklu: <text:line-break/>- za miejsca I – III puchary i dyplomy, nagrody rzeczowe <text:line-break/>- za miejsca IV – VI dyplomy i drobne upominki, <text:line-break/>- puchar dla najstarszego i najmłodszego uczestnika cyklu, <text:line-break/>- puchar dla najlepszej mieszkanki i mieszkańca Legionowa <text:line-break/><text:line-break/><text:span text:style-name="T3">VII. System rozgrywek i przepisy gry </text:span><text:line-break/><text:line-break/>1. Obowiązują przepisy PZTS, <text:line-break/>2. Zawody rozgrywane będą systemem pucharowym do trzech wygranych setów (W zależności <text:line-break/>od ilości uczestników: 16 osób – do dwóch przegranych poniżej 8 zawodników – każdy z <text:line-break/>każdym), <text:line-break/>3. Punktacja za każdy turniej: <text:line-break/>1. 30 punktów <text:line-break/>2. 28 punktów <text:line-break/>3. 26 punktów <text:line-break/>4. 24 punkty <text:line-break/>5-6. 20 punktów <text:line-break/>7-8. 18 punktów <text:line-break/>9-12. 15 punktów <text:line-break/>13-16. 12 punktów <text:line-break/>17-24. 10 punktów <text:line-break/>25-32. 5 punktów <text:line-break/>33 i niżej 1punkt <text:line-break/>4. Aby zostać klasyfikowanym w całym cyklu trzeba wziąć udział w co najmniej 4 z 8 turniejów. <text:line-break/>Jeżeli po ostatnim turnieju dwóch lub więcej zawodników posiada identyczną ilość punktów o miejscu decyduje ostatni turniej. Można wystąpić w swojej kategorii wiekowej i w OPEN, <text:line-break/>5. Jednym turniejem w cyklu będzie „100 Turniejów dla Jerzego” czyli akcja dla Wielkiej Orkiestry Świątecznej Pomocy. Na tym turnieju wpisowe i zebrane pieniądze z licytacji zostaną przekazane WOŚP - turniej odbędzie się 6 stycznia 2015. <text:line-break/><text:line-break/><text:span text:style-name="T4">VIII</text:span><text:span text:style-name="T3">. Przepisy porządkowe </text:span><text:line-break/><text:line-break/>1. Zawodnicy i zawodniczki nie mogą mieć przeciwwskazań lekarskich do wzięcia udziału w zawodach, <text:line-break/>2. Każdy zawodnik jest zobowiązany do zapoznania się z regulaminem, <text:line-break/>3. Uczestników obowiązuje strój sportowy oraz zmiana obuwia na buty z przeznaczeniem do sportów halowych, <text:line-break/>4. Zawodnicy/zawodniczki występują w turnieju na własną odpowiedzialność, <text:line-break/>5. Organizator zapewnia uczestnikom ubezpieczenie NNW, <text:line-break/>6. Za rzeczy zgubione podczas zawodów organizator nie odpowiada, <text:line-break/>7. Organizatorzy zastrzegają sobie prawo do dokonywania zmian oraz ostatecznej interpretacji regulaminu i zasad gry, <text:line-break/>8. Każdy z uczestników turniejów zapisując się do turniejów wyraża zgodę na wykorzystanie wizerunku w materiałach promocyjnych organizatorów, w szczególności zdjęć i materiałów wideo. <text:line-break/>9. W sprawach spornych lub nie ujętych w regulaminie decydują organizatorzy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10-09T11:58:02.67</meta:creation-date>
    <dc:date>2014-12-15T12:53:00.786000000</dc:date>
    <meta:editing-duration>PT11M6S</meta:editing-duration>
    <meta:editing-cycles>4</meta:editing-cycles>
    <meta:generator>LibreOffice/4.3.2.2$Windows_x86 LibreOffice_project/edfb5295ba211bd31ad47d0bad0118690f76407d</meta:generator>
    <meta:document-statistic meta:table-count="0" meta:image-count="0" meta:object-count="0" meta:page-count="2" meta:paragraph-count="5" meta:word-count="547" meta:character-count="3859" meta:non-whitespace-character-count="3224"/>
  </office:meta>
</office:document-meta>
</file>