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P1" style:family="paragraph" style:parent-style-name="Standard">
      <style:text-properties officeooo:rsid="000a288d" officeooo:paragraph-rsid="000a288d"/>
    </style:style>
    <style:style style:name="P2" style:family="paragraph" style:parent-style-name="Standard">
      <style:paragraph-properties fo:text-align="center" style:justify-single-word="false"/>
      <style:text-properties style:font-name="Times New Roman" fo:font-size="12pt" officeooo:rsid="000a288d" officeooo:paragraph-rsid="000a288d" style:font-size-asian="12pt" style:font-size-complex="12pt"/>
    </style:style>
    <style:style style:name="P3" style:family="paragraph" style:parent-style-name="Standard">
      <style:text-properties style:font-name="Times New Roman" fo:font-size="12pt" officeooo:rsid="000a288d" officeooo:paragraph-rsid="000a288d" style:font-size-asian="12pt" style:font-size-complex="12pt"/>
    </style:style>
    <style:style style:name="P4" style:family="paragraph" style:parent-style-name="Standard">
      <style:paragraph-properties fo:text-align="justify" style:justify-single-word="false"/>
      <style:text-properties style:font-name="Times New Roman" fo:font-size="12pt" officeooo:rsid="000a288d" officeooo:paragraph-rsid="000a288d" style:font-size-asian="12pt" style:font-size-complex="12pt"/>
    </style:style>
    <style:style style:name="P5" style:family="paragraph" style:parent-style-name="Standard">
      <style:paragraph-properties fo:text-align="center" style:justify-single-word="false"/>
      <style:text-properties style:font-name="Times New Roman" fo:font-size="12pt" fo:font-weight="bold" officeooo:rsid="000a288d" officeooo:paragraph-rsid="000a288d" style:font-size-asian="12pt" style:font-weight-asian="bold" style:font-size-complex="12pt" style:font-weight-complex="bold"/>
    </style:style>
    <style:style style:name="P6" style:family="paragraph" style:parent-style-name="Standard">
      <style:text-properties style:font-name="Times New Roman" fo:font-size="12pt" fo:font-weight="bold" officeooo:rsid="000a288d" officeooo:paragraph-rsid="000a288d" style:font-size-asian="12pt" style:font-weight-asian="bold" style:font-size-complex="12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WNIOSEK O UDZIELENIE POŻYCZKI NIE STANOWIĄCEJ POMOCY PUBLICZNEJ NA REALIZACJĘ PROJEKTU MIEJSKIEGO W RAMACH INICJATYWY JESSICA WDRAŻANEJ W RAMACH REGIONALNEGO PROGRAMU OPERACYJNEGO WOJEWÓDZTWA MAZOWIECKIEGO NA LATA 2007-2013</text:p>
      <text:p text:style-name="P2"/>
      <text:p text:style-name="P3"/>
      <text:p text:style-name="P3">Priorytet V <text:s text:c="12"/>Wyznaczanie roli miast w rozwoju regionu</text:p>
      <text:p text:style-name="P3"/>
      <text:p text:style-name="P3">Działanie 5.2. <text:s text:c="7"/>Rewitalizacja miast</text:p>
      <text:p text:style-name="P3"/>
      <text:p text:style-name="P6"/>
      <text:p text:style-name="P5">Tytuł "Podniesienie jakości życia mieszkańców Legionowa poprzez budowę Parku Zdrowia na obszarze objętym procesem rewitalizacji"</text:p>
      <text:p text:style-name="P3"/>
      <text:p text:style-name="P2"/>
      <text:p text:style-name="P2">Wnioskowana kwota pożyczki - 2.500.000,00 PLN</text:p>
      <text:p text:style-name="P2"/>
      <text:p text:style-name="P2">Koszt całkowity (w PLN) – 2.941.176,47 PLN</text:p>
      <text:p text:style-name="P3"/>
      <text:p text:style-name="P3"/>
      <text:p text:style-name="P3"/>
      <text:p text:style-name="P4">1. Przedmiotem projektu pn „Podniesienie jakości życia mieszkańców Legionowa poprzez budowę Parku Zdrowia na obszarze objętym procesem rewitalizacji” jest zagospodarowanie terenu kompleksu leśnego na działce ewidencyjnej 50/2 obr. 34, usytuowanej u zbiegu ulic Jana III Sobieskiego i ul. B. Chrobrego w Gminie Legionowo. Projekt realizuje zakres tematyczny działania 5.2 i osi priorytetowej V Regionalnego Programu Operacyjnego Województwa Mazowieckiego 2007-2013 i Inicjatywy JESSICA i stanowi zintegrowany projekt odnowy problemowego obszaru miejskiego.</text:p>
      <text:p text:style-name="P4"/>
      <text:p text:style-name="P4">2. Zakres projektu obejmuje utworzenie na terenie przedmiotowej nieruchomości przestrzeni publicznej poprzez budowę i montaż m.in.: zestawów urządzeń sportowo-rekreacyjnych, tężni solankowej, urządzeń do aktywnego wypoczynku, elementów małej architektury, instalacji monitoringu, instalacji oświetleniowej, ciągów spacerowych, miejsc parkingowych dla samochodów i rowerów. Elementem uzupełniającym projekt w zakresie zapewnienia dojazdu i dojścia do infrastruktury Parku jest wykonanie przebudowy fragmentu ulicy ks. Piotra Skargi obejmującej: budowę chodnika, budowę nawierzchni jezdni, budowę odwodnienia.</text:p>
      <text:p text:style-name="P4"/>
      <text:p text:style-name="P4">3. Przedmiotowy projekt został ujęty w Planie Zrównoważonego Rozwoju Obszaru Miejskiego (ZIPROM) dla miasta Legionowo mającym postać Lokalnego Programu Rewitalizacji Miasta Legionowo na lata 2007-2025 przyjętego uchwałą Rady Miasta Legionowo nr XLI/561/2014 z dnia 26 marca 2014 roku zmieniającą uchwałę w sprawie przyjęcia Lokalnego Programu Rewitalizacji Miasta Legionowo na lata 2007-2025, opracowanego na podstawie kryteriów zawartych w załączniku 7 do SZCZEGÓŁOWEGO OPISU PRIORYTETÓW REGIONALNEGO PROGRAMU OPERACYJNEGO WOJEWÓDZTWA MAZOWIECKIEGO 2007 – 2013.</text:p>
      <text:p text:style-name="P4"/>
      <text:p text:style-name="P4">4. Projekt stanowi odpowiedź na zdiagnozowane w Lokalnym Programie Rewitalizacji Miasta Legionowo na lata 2007-2025 problemy obszaru śródmiejskiego. Bezpośrednim efektem wdrożenia projektu będą: odnowa centralnej przestrzeni Legionowa i nowa aranżacja terenu zieleni miejskiej podnosząca walory wizualne i funkcjonalne przestrzeni publicznej; udostępnienie mieszkańcom miasta dotychczas nieaktywnej, nowej przestrzeni na cele społeczne przy zachowaniu zasady "zrównoważonego rozwoju" i ograniczonej ingerencji w środowisko; poprawa kondycji fizycznej i stanu zdrowia mieszkańców w średnim i długim okresie; zapewnienie wysokiej jakości warunków <text:soft-page-break/>do integracji mieszkańców, spędzania wolnego czasu, aktywności fizycznej, kontaktów międzyludzkich.</text:p>
      <text:p text:style-name="P4"/>
      <text:p text:style-name="P4"/>
      <text:p text:style-name="P5">KRÓTKA CHARAKTERYSTYKA TECHNICZNA PROJEKTU MIEJSKIEGO:</text:p>
      <text:p text:style-name="P4"/>
      <text:p text:style-name="P4">Przedmiotowe przedsięwzięcie inwestycyjne spełnia przesłanki definicji obiektu budowlanego w rozumieniu przepisów ustawy z dnia 7 lipca 1994 r. - Prawo budowlane (Dz.U. 2013, poz. 1409). Inwestycja przewiduje zagospodarowanie terenu kompleksu leśnego na działce ewidencyjnej 50/2 obr . 34 usytuowanej u zbiegu ulic Jana III Sobieskiego i ul. B. Chrobrego w Gminie Legionowo.</text:p>
      <text:p text:style-name="P4"/>
      <text:p text:style-name="P4">Na cele przedmiotowego zagospodarowania wyznaczono powierzchnię stanowiącą mniej niż 50% całkowitej powierzchni nieruchomości działki 50/2 obr. 34, która zostanie poddana wyłączeniu z produkcji leśnej na podstawie stosownej decyzji właściwego podmiotu administracji leśnej.</text:p>
      <text:p text:style-name="P4"/>
      <text:p text:style-name="P4">Zakres rzeczowy nowego zagospodarowania terenu przewiduje utworzenie centralnego, utwardzonego placu głównego wraz promieniście łączącymi się z nim ciągami pieszymi. Elementami wyposażenia placu będą w szczególności tzw. siłownia plenerowa z urządzeniami do ćwiczeń ruchowych oraz tężnia solankowa, a także elementy wyposażenia do gier plenerowych. Całość uzupełniać będą obiekty małej architektury oraz urządzenia poprawiające estetykę i bezpieczeństwo, w tym oświetlenie ciągów komunikacyjnych, punkt kamerowy monitoringu, oświetlenie punktowe elementów parku.</text:p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4-09-18T09:24:11.375000000</meta:creation-date>
    <dc:date>2014-09-18T09:27:25.906000000</dc:date>
    <meta:editing-duration>P0D</meta:editing-duration>
    <meta:editing-cycles>1</meta:editing-cycles>
    <meta:document-statistic meta:table-count="0" meta:image-count="0" meta:object-count="0" meta:page-count="2" meta:paragraph-count="14" meta:word-count="516" meta:character-count="4274" meta:non-whitespace-character-count="3751"/>
    <meta:generator>LibreOffice/4.2.4.2$Windows_x86 LibreOffice_project/63150712c6d317d27ce2db16eb94c2f3d7b699f8</meta:generator>
  </office:meta>
</office:document-meta>
</file>